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/>
    </style:style>
    <style:style style:name="ce3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top" fo:wrap-option="wrap" fo:background-color="#FFFFFF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fo:background-color="#FFFFFF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24" style:family="table-cell" style:parent-style-name="Default" style:data-style-name="N30">
      <style:table-cell-properties fo:border="thin solid #000000" fo:background-color="#FFFFFF"/>
      <style:text-properties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5.25pt" style:use-optimal-row-height="false" fo:break-before="auto"/>
    </style:style>
    <style:style style:name="ro3" style:family="table-row">
      <style:table-row-properties style:row-height="27.6pt" style:use-optimal-row-height="false" fo:break-before="auto"/>
    </style:style>
    <style:style style:name="ro4" style:family="table-row">
      <style:table-row-properties style:row-height="168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23.1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3"/>
        <table:table-row table:style-name="ro1">
          <table:table-cell table:style-name="ce2">
            <draw:frame draw:z-index="1" draw:id="id0" draw:style-name="a0" draw:name="image1.jpeg" svg:x="0in" svg:y="0in" svg:width="3.58296in" svg:height="0.9479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office:value-type="string" table:number-columns-spanned="3" table:number-rows-spanned="1" table:style-name="ce16">
            <text:p><text:s text:c="12"/>Rengaskoodilomake<text:s text:c="6"/>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">
          <table:table-cell table:number-columns-repeated="4" table:style-name="ce5"/>
          <table:table-cell office:value-type="string" table:number-columns-spanned="3" table:number-rows-spanned="1" table:style-name="ce17">
            <text:p>Tyre Barcode template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7" table:number-rows-spanned="2" table:style-name="ce18">
            <text:p>Tällä lomakkeella ilmoitetaan kilpailijan rallissa käyttämien renkaiden FIA-viivakoodien numerot SM luokissa 1-5</text:p>
            <text:p>sekä SC1 sarjasääntöjen art. 16.2.1 ja kilpailun sääntöjen sekä lisämääräysten mukaisesti.</text:p>
            <text:p><text:span text:style-name="T2">This form is used to inform the organiser of the FIA bar code numbers of all tyres to be used in a rally by the</text:span><text:span text:style-name="T2"/></text:p>
            <text:p><text:span text:style-name="T2">competitor in classes SM 1-5 and SC1, as stipulated in Art. 16.2.1 of the FRC regulations, in the supplementary</text:span><text:span text:style-name="T2"/></text:p>
            <text:p><text:span text:style-name="T2">regulations and bulletins of the event.</text:span><text:span text:style-name="T2"/></text:p>
            <text:p><text:span text:style-name="T3">Lomake täytetään ja palautetaan sähköisesti</text:span><text:s/>kilpailun sääntöjen ja lisämääräysten mukaisesti. Jos rengaskoodilomaketta ei<text:s/></text:p>
            <text:p>palauteta määräaikaan mennessä, voi se johtaa aikarangaistukseen tai lähtöoikeuden eväämiseen.</text:p>
            <text:p><text:span text:style-name="T4">This form is to be filled and submitted digitally</text:span><text:span text:style-name="T2"><text:s/>according to event supplementary regulations and bulletins. If the template</text:span><text:span text:style-name="T2"/></text:p>
            <text:p><text:span text:style-name="T2">is not returned in due time it may lead to time penalty or denying to start the event.</text:span><text:span text:style-name="T2"/></text:p>
            <text:p>Lähetä täytetty lomake sähköpostin liitteenä osoitteeseen rallismkatsastus@autourheilu.fi. Otsikkona</text:p>
            <text:p>kilpailija nro ja teksti ”rengaskoodilomake” sekä kilpailu johon tämä osoitetaan. Tarkasta myös ettei</text:p>
            <text:p>kilpailun säännöissä ole poikkeavaa toimitustapaa lomakkeelle.</text:p>
            <text:p><text:span text:style-name="T2">Send the completed form attached by the email to the address rallismkatsastus@autourheilu.fi within the</text:span><text:span text:style-name="T2"/></text:p>
            <text:p><text:span text:style-name="T2">title competition number and the text “tyre code form” and the competition to which it is meant. Also</text:span><text:span text:style-name="T2"/></text:p>
            <text:p><text:span text:style-name="T2">check that there is no different delivery method for the form in the competition regulations.</text:span></text:p>
          </table:table-cell>
          <table:covered-table-cell table:number-columns-repeated="6"/>
          <table:table-cell table:number-columns-repeated="16377"/>
        </table:table-row>
        <table:table-row table:style-name="ro4">
          <table:covered-table-cell/>
          <table:covered-table-cell table:number-columns-repeated="6"/>
          <table:table-cell table:number-columns-repeated="16377"/>
        </table:table-row>
        <table:table-row table:style-name="ro1">
          <table:table-cell table:style-name="ce6"/>
          <table:table-cell office:value-type="string" table:style-name="ce7">
            <text:p><text:s/>Kilp.nro/Compet.#</text:p>
          </table:table-cell>
          <table:table-cell table:style-name="ce8"/>
          <table:table-cell table:number-columns-repeated="2" table:style-name="ce9"/>
          <table:table-cell table:style-name="ce10"/>
          <table:table-cell table:style-name="ce9"/>
          <table:table-cell table:number-columns-repeated="16377"/>
        </table:table-row>
        <table:table-row table:style-name="ro5">
          <table:table-cell table:style-name="ce6"/>
          <table:table-cell office:value-type="string" table:number-columns-spanned="2" table:number-rows-spanned="1" table:style-name="ce19">
            <text:p>Kilpailun nimi ja päivämäärä/</text:p>
            <text:p>Event Name and date:</text:p>
          </table:table-cell>
          <table:covered-table-cell/>
          <table:table-cell table:number-columns-spanned="4" table:number-rows-spanned="1" table:style-name="ce20"/>
          <table:covered-table-cell table:number-columns-repeated="3"/>
          <table:table-cell table:number-columns-repeated="16377"/>
        </table:table-row>
        <table:table-row table:style-name="ro6">
          <table:table-cell table:style-name="ce4"/>
          <table:table-cell office:value-type="string" table:style-name="ce11">
            <text:p>1 Ohjaaja/ Driver:</text:p>
          </table:table-cell>
          <table:table-cell table:number-columns-spanned="4" table:number-rows-spanned="1" table:style-name="ce20"/>
          <table:covered-table-cell table:number-columns-repeated="3"/>
          <table:table-cell table:style-name="ce12"/>
          <table:table-cell table:number-columns-repeated="16377"/>
        </table:table-row>
        <table:table-row table:style-name="ro5">
          <table:table-cell table:style-name="ce6"/>
          <table:table-cell office:value-type="string" table:number-columns-spanned="3" table:number-rows-spanned="1" table:style-name="ce19">
            <text:p>Renkaista vastaavan puhelinnumero/</text:p>
            <text:p>Phone number to person in charge of tyres:</text:p>
          </table:table-cell>
          <table:covered-table-cell table:number-columns-repeated="2"/>
          <table:table-cell table:number-columns-spanned="3" table:number-rows-spanned="1" table:style-name="ce20"/>
          <table:covered-table-cell table:number-columns-repeated="2"/>
          <table:table-cell table:number-columns-repeated="16377"/>
        </table:table-row>
        <table:table-row table:style-name="ro7">
          <table:table-cell table:style-name="ce4">
            <draw:frame draw:z-index="2" draw:id="id1" draw:style-name="a1" draw:name="Kuva 3" svg:x="0.41667in" svg:y="0.02083in" svg:width="2.55366in" svg:height="0.73958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3" table:style-name="ce4"/>
          <table:table-cell office:value-type="string" table:number-columns-spanned="2" table:number-rows-spanned="1" table:style-name="ce21">
            <text:p>Kirjoita kaikki numerot viivakoodista, esim tästä 00000001 / Write all numbers from barcode examble 00000001<text:s/></text:p>
          </table:table-cell>
          <table:covered-table-cell/>
          <table:table-cell table:style-name="ce4"/>
          <table:table-cell table:number-columns-repeated="16377"/>
        </table:table-row>
        <table:table-row table:style-name="ro1">
          <table:table-cell table:style-name="ce13"/>
          <table:table-cell office:value-type="string" table:style-name="ce13">
            <text:p>Valmistaja/ Manufactor</text:p>
          </table:table-cell>
          <table:table-cell office:value-type="string" table:number-columns-spanned="2" table:number-rows-spanned="1" table:style-name="ce22">
            <text:p>Malli /Model</text:p>
          </table:table-cell>
          <table:covered-table-cell/>
          <table:table-cell office:value-type="string" table:number-columns-spanned="2" table:number-rows-spanned="1" table:style-name="ce22">
            <text:p>Viivakoodi nro/ <text:s/>Bar Code number<text:s/></text:p>
          </table:table-cell>
          <table:covered-table-cell/>
          <table:table-cell table:number-columns-repeated="16378" table:style-name="ce3"/>
        </table:table-row>
        <table:table-row table:style-name="ro8">
          <table:table-cell office:value-type="float" office:value="1" table:style-name="ce14">
            <text:p>1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8">
          <table:table-cell office:value-type="float" office:value="2" table:style-name="ce14">
            <text:p>2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3" table:style-name="ce14">
            <text:p>3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4" table:style-name="ce14">
            <text:p>4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5" table:style-name="ce14">
            <text:p>5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6" table:style-name="ce14">
            <text:p>6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8">
          <table:table-cell office:value-type="float" office:value="7" table:style-name="ce14">
            <text:p>7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8" table:style-name="ce14">
            <text:p>8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9" table:style-name="ce14">
            <text:p>9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10" table:style-name="ce14">
            <text:p>10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float" office:value="11" table:style-name="ce14">
            <text:p>11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8">
          <table:table-cell office:value-type="float" office:value="12" table:style-name="ce14">
            <text:p>12</text:p>
          </table:table-cell>
          <table:table-cell table:style-name="ce15"/>
          <table:table-cell table:number-columns-spanned="2" table:number-rows-spanned="1" table:style-name="ce20"/>
          <table:covered-table-cell/>
          <table:table-cell table:number-columns-spanned="2" table:number-rows-spanned="1" table:style-name="ce24"/>
          <table:covered-table-cell/>
          <table:table-cell table:number-columns-repeated="16378" table:style-name="ce3"/>
        </table:table-row>
        <table:table-row table:style-name="ro9">
          <table:table-cell office:value-type="string" table:number-columns-spanned="6" table:number-rows-spanned="1" table:style-name="ce23">
            <text:p>LOMAKE ON PALAUTETTAVA TAULUKKO TIEDOSTO MUODOSSA, XLS, ODS, EI PDF<text:s/></text:p>
          </table:table-cell>
          <table:covered-table-cell table:number-columns-repeated="5"/>
          <table:table-cell table:style-name="ce6"/>
          <table:table-cell table:number-columns-repeated="16377"/>
        </table:table-row>
        <table:table-row table:style-name="ro9">
          <table:table-cell table:number-columns-repeated="6" table:style-name="ce3"/>
          <table:table-cell table:style-name="ce6"/>
          <table:table-cell table:number-columns-repeated="16377"/>
        </table:table-row>
        <table:table-row table:style-name="ro8">
          <table:table-cell table:number-columns-repeated="6" table:style-name="ce3"/>
          <table:table-cell table:style-name="ce6"/>
          <table:table-cell table:number-columns-repeated="16377"/>
        </table:table-row>
        <table:table-row table:number-rows-repeated="104855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Rengaslomake Ralli SM2023</dc:title>
    <meta:initial-creator>Harju Jarmo, Nelipyörä Oy</meta:initial-creator>
    <dc:creator>Jarmo Harju</dc:creator>
    <meta:creation-date>2025-01-06T13:20:04Z</meta:creation-date>
    <dc:date>2026-08-04T12:30:08Z</dc:date>
    <meta:editing-duration>PT0S</meta:editing-duration>
    <meta:user-defined meta:name="Created" meta:value-type="date">2023-01-08T00:00:00Z</meta:user-defined>
    <meta:user-defined meta:name="Creator">Adobe Illustrator 27.1 (Macintosh)</meta:user-defined>
    <meta:user-defined meta:name="LastSaved" meta:value-type="date">2025-01-06T00:00:00Z</meta:user-defined>
    <meta:user-defined meta:name="Producer">Adobe PDF library 17.00</meta:user-defined>
  </office:meta>
</office:document-meta>
</file>